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fo:font-weight="bold" style:font-weight-asian="bold" style:font-weight-complex="bold"/>
    </style:style>
    <style:style style:name="P3" style:family="paragraph" style:parent-style-name="Standard">
      <style:text-properties style:text-underline-style="solid" style:text-underline-width="auto" style:text-underline-color="font-color" fo:font-weight="bold" style:font-weight-asian="bold" style:font-weight-complex="bold"/>
    </style:style>
    <style:style style:name="P4" style:family="paragraph" style:parent-style-name="Standard">
      <style:text-properties style:text-underline-style="none" fo:font-weight="normal" style:font-weight-asian="normal" style:font-weight-complex="normal"/>
    </style:style>
    <style:style style:name="P5" style:family="paragraph" style:parent-style-name="Standard">
      <style:text-properties style:text-underline-style="none" fo:font-weight="bold" style:font-weight-asian="bold" style:font-weight-complex="bold"/>
    </style:style>
    <style:style style:name="P6" style:family="paragraph" style:parent-style-name="Standard" style:list-style-name="L1"/>
    <style:style style:name="P7" style:family="paragraph" style:parent-style-name="Standard">
      <style:text-properties style:text-underline-style="none" fo:font-weight="normal" style:font-weight-asian="normal" style:font-weight-complex="normal"/>
    </style:style>
    <style:style style:name="P8" style:family="paragraph" style:parent-style-name="Standard" style:list-style-name="L2">
      <style:text-properties style:text-underline-style="none" fo:font-weight="normal" style:font-weight-asian="normal" style:font-weight-complex="normal"/>
    </style:style>
    <style:style style:name="P9" style:family="paragraph" style:parent-style-name="Standard" style:list-style-name="L3">
      <style:text-properties style:text-underline-style="none" fo:font-weight="normal" style:font-weight-asian="normal" style:font-weight-complex="normal"/>
    </style:style>
    <style:style style:name="P10" style:family="paragraph" style:parent-style-name="Standard" style:list-style-name="L4">
      <style:text-properties style:text-underline-style="none" fo:font-weight="normal" style:font-weight-asian="normal" style:font-weight-complex="normal"/>
    </style:style>
    <style:style style:name="P11" style:family="paragraph" style:parent-style-name="Standard" style:list-style-name="L5">
      <style:text-properties style:text-underline-style="none" fo:font-weight="normal" style:font-weight-asian="normal" style:font-weight-complex="normal"/>
    </style:style>
    <style:style style:name="P12" style:family="paragraph" style:parent-style-name="Standard" style:list-style-name="L6">
      <style:text-properties style:text-underline-style="none" fo:font-weight="normal" style:font-weight-asian="normal" style:font-weight-complex="normal"/>
    </style:style>
    <style:style style:name="P13" style:family="paragraph" style:parent-style-name="Standard" style:list-style-name="L7">
      <style:text-properties style:text-underline-style="none" fo:font-weight="normal" style:font-weight-asian="normal" style:font-weight-complex="normal"/>
    </style:style>
    <style:style style:name="P14" style:family="paragraph" style:parent-style-name="Standard" style:list-style-name="L8">
      <style:text-properties style:text-underline-style="none" fo:font-weight="normal" style:font-weight-asian="normal" style:font-weight-complex="normal"/>
    </style:style>
    <style:style style:name="P15" style:family="paragraph" style:parent-style-name="Standard" style:list-style-name="L9">
      <style:text-properties style:text-underline-style="none" fo:font-weight="normal" style:font-weight-asian="normal" style:font-weight-complex="normal"/>
    </style:style>
    <style:style style:name="P16" style:family="paragraph" style:parent-style-name="Standard" style:list-style-name="L10">
      <style:text-properties style:text-underline-style="none" fo:font-weight="normal" style:font-weight-asian="normal" style:font-weight-complex="normal"/>
    </style:style>
    <style:style style:name="P17" style:family="paragraph" style:parent-style-name="Standard" style:list-style-name="L2"/>
    <style:style style:name="P18" style:family="paragraph" style:parent-style-name="Standard">
      <style:text-properties style:text-underline-style="solid" style:text-underline-width="auto" style:text-underline-color="font-color" fo:font-weight="bold" style:font-weight-asian="bold" style:font-weight-complex="bold"/>
    </style:style>
    <style:style style:name="T1" style:family="text">
      <style:text-properties style:text-underline-style="none" fo:font-weight="normal" style:font-weight-asian="normal" style:font-weight-complex="normal"/>
    </style:style>
    <style:style style:name="T2" style:family="text">
      <style:text-properties fo:font-weight="bold" style:font-weight-asian="bold" style:font-weight-complex="bol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P2">POLITIQUE DE CONFIDENTIALITE</text:p>
      <text:p text:style-name="P2"/>
      <text:p text:style-name="P2">muscufitness-ansm.fr</text:p>
      <text:p text:style-name="P1">Association Nantaise Sport et Musculation A.N.S.M</text:p>
      <text:p text:style-name="P1"/>
      <text:p text:style-name="P1">Type de site : association</text:p>
      <text:p text:style-name="Standard"/>
      <text:p text:style-name="P3">Le but de cette politique de confidentialité</text:p>
      <text:p text:style-name="Standard"/>
      <text:p text:style-name="Standard">Le but de cette politique de confidentialité est d'informer les utilisateurs de notre site des données personnelles que nous recueillons ainsi que les informations suivantes, le cas échéant :</text:p>
      <text:p text:style-name="Standard"/>
      <text:list xml:id="list1214137021519028174" text:style-name="L1">
        <text:list-item>
          <text:p text:style-name="P6">Les données personnelles que nous recueillons</text:p>
        </text:list-item>
        <text:list-item>
          <text:p text:style-name="P6">L'utilisation des données recueillies</text:p>
        </text:list-item>
        <text:list-item>
          <text:p text:style-name="P6">Qui a accès aux données recueillies</text:p>
        </text:list-item>
        <text:list-item>
          <text:p text:style-name="P6">Les droits des utilisateurs du site</text:p>
        </text:list-item>
        <text:list-item>
          <text:p text:style-name="P6">La politique de cookies du site</text:p>
        </text:list-item>
      </text:list>
      <text:p text:style-name="Standard"/>
      <text:p text:style-name="Standard">Cette politique de confidentialité fonctionne parallèlement aux conditions générales d'utilisation de notre site.</text:p>
      <text:p text:style-name="Standard"/>
      <text:p text:style-name="P3">Lois applicables</text:p>
      <text:p text:style-name="P4"/>
      <text:p text:style-name="P4">conformémént au Règlement général sur la protection des données (RGPD), cette politique de confidentialité est conforme aux règlements suivants.</text:p>
      <text:p text:style-name="P4"/>
      <text:p text:style-name="P4">Les données à caractère personnel doivent être :</text:p>
      <text:p text:style-name="P4"/>
      <text:list xml:id="list5173449584296730426" text:style-name="L2">
        <text:list-item>
          <text:p text:style-name="P8">traitées de manière licite, loyale et transparente au regard de la personne concernée (licéité,loyauté,transparence) ;</text:p>
          <text:p text:style-name="P8"/>
        </text:list-item>
        <text:list-item>
          <text:p text:style-name="P8">collectées pour des finalités déterminées, explicites et légitimes, et ne pas être traitées ultérieurement d'une manière incompatible avec ces finalités ; le traitement ultérieur à des fins archivistiques dans l'intérêt public, à des fins de recherche scientifique ou historique ou à des fins statistiques n'est pas considéré, conformément à l'article 89, paragrafe1, comme incompatible avec les finalités initiales (limitation des finalités) ;</text:p>
          <text:p text:style-name="P8"/>
        </text:list-item>
        <text:list-item>
          <text:p text:style-name="P8">adéquates, pertinentes et limitées à ce qui est nécessaire au regard des finalités pour lesquelles elles sont traitées (minimisation des données) ;</text:p>
          <text:p text:style-name="P8"/>
        </text:list-item>
        <text:list-item>
          <text:p text:style-name="P8">exactes et, si nécessaire, tenues à jour ; toutes les mesures raisonnables doivent être prises pour que les données à caractère personnel qui sont inexactes, eu égard aux finalités pour lesquelles elles sont traitées, soient effacées ou rectifiées sans tarder (exactitude) ;</text:p>
          <text:p text:style-name="P8"/>
        </text:list-item>
        <text:list-item>
          <text:p text:style-name="P8">conservées sous une forme permettant l'identification des personnes concernées pendant une durée n'excédant pas celle nécessaire au regard des finalités pour lesquelles elles sont traitées ; les données à caractère personnel peuvent être conservées pour les durées plu longues dans la mesure où elles seront traitées exclusivement à des fin archivistiques dans l'intérêt public, à des fin de recherche scientifique ou historique ou à des fin statistiques conformément à l'article 89, paragraphe 1, pour autant que soient mises en œuvre les mesures techniques et organisationnelles appropriées requises par le règlement afin de garantir kes droits et libertés de la persoone concernées (limitation de la conversation) ;</text:p>
          <text:p text:style-name="P8"/>
        </text:list-item>
        <text:list-item>
          <text:p text:style-name="P17"><text:span text:style-name="T1">traitées de façon à garantir une sécurité appropriée des données à caractère personnel, y compris la protection contre le traitement non autorisé ou illicite et contre la perte, la destruction ou les dégâts d'origine accidentelle, à l'aide de mesures techniques ou </text:span><text:span text:style-name="T1">organisationnelles approrpriées (intégrité et confidentialité).</text:span></text:p>
        </text:list-item>
      </text:list>
      <text:p text:style-name="P4"><text:soft-page-break/></text:p>
      <text:p text:style-name="P4">Le traitement n'est licite que si, et dans la mesure où, au moins unes des conditions suivantes est remplie :</text:p>
      <text:p text:style-name="P4"/>
      <text:list xml:id="list3744650332224264219" text:style-name="L3">
        <text:list-item>
          <text:p text:style-name="P9">la personne concernée a consenti au traitement de ses données à caractère personnel pour une ou plusieurs finalités spécifiques ;</text:p>
          <text:p text:style-name="P9"/>
        </text:list-item>
        <text:list-item>
          <text:p text:style-name="P9">le traitement est nécessaire à l'exécution d'un contrat auquel la personne concernée est partie ou à l'exécution de mesures précontractuelles prises à la demande de celle-ci ;</text:p>
          <text:p text:style-name="P9"/>
        </text:list-item>
        <text:list-item>
          <text:p text:style-name="P9">le traitement est nécessaire au respect d'une obligation légale à laquelle le responsable du traitement est soumis ;</text:p>
          <text:p text:style-name="P9"/>
        </text:list-item>
        <text:list-item>
          <text:p text:style-name="P9">le traitement est nécessaire à la sauvegarde des intérêts vitaux de la personne concernée ou d'une autre personne physique ;</text:p>
          <text:p text:style-name="P9"/>
        </text:list-item>
        <text:list-item>
          <text:p text:style-name="P9">le traitement est nécessaire à l'exécution d'une missiion d'intérêt public ou relevant de l'exercice de l'autorité publique.</text:p>
          <text:p text:style-name="P9"/>
        </text:list-item>
        <text:list-item>
          <text:p text:style-name="P9">Le traitement est nécessaire aux fin des intérêts légitimes poursuivis par le responsable de traitement ou par un tiers, à moins que ne prévalent les intérêts ou les libertés et droits fondamentaux de la personne concernée qui exigent une protection des données à caractère personnel, notamment lorsque la personne concernée est un enfant.</text:p>
        </text:list-item>
      </text:list>
      <text:p text:style-name="P4"/>
      <text:p text:style-name="P3">Consentement</text:p>
      <text:p text:style-name="P3"/>
      <text:p text:style-name="P4">Les utilisateurs conviennent qu'en utilisant notre site, ils consentent à :</text:p>
      <text:p text:style-name="P4"/>
      <text:list xml:id="list1170246667785584017" text:style-name="L4">
        <text:list-item>
          <text:p text:style-name="P10">les conditions énoncées dans la présente politique de confidentialité</text:p>
          <text:p text:style-name="P10"/>
        </text:list-item>
        <text:list-item>
          <text:p text:style-name="P10">la collecte, l'utilisation et la conservation des données énumérées dans la présente politique.</text:p>
        </text:list-item>
      </text:list>
      <text:p text:style-name="P4"/>
      <text:p text:style-name="P3">Données personnelles que nous collectons</text:p>
      <text:p text:style-name="P4"/>
      <text:p text:style-name="P4"><text:span text:style-name="T2">Données collectées automatiquement</text:span> </text:p>
      <text:p text:style-name="P4"/>
      <text:p text:style-name="P4">Nous ne collectons aucune donnée automatiquement sur notre site.</text:p>
      <text:p text:style-name="P4"/>
      <text:p text:style-name="P4">Données recueillies de façon non automatique</text:p>
      <text:p text:style-name="P4"/>
      <text:p text:style-name="P4">Nous pouvons également collecter les données suivantes lorsque que vous effectuez certaines fonctions sur notre site :</text:p>
      <text:p text:style-name="P4"/>
      <text:list xml:id="list8811016574551425146" text:style-name="L5">
        <text:list-item>
          <text:p text:style-name="P11">Email</text:p>
        </text:list-item>
      </text:list>
      <text:p text:style-name="P4">Ces données peuvent être recueillies au moyen des méthodes suivantes :</text:p>
      <text:p text:style-name="P4"/>
      <text:p text:style-name="P4">Demande d'information</text:p>
      <text:p text:style-name="P4"/>
      <text:p text:style-name="P4">Veuillez noter que nous ne collectons que les données qui nous aident à atteindre l'objectif énoncé dans cette politique de confidentialité.</text:p>
      <text:p text:style-name="P4">Nous ne recueillons pas de données supplémentaires sans vous en informer au préalable.</text:p>
      <text:p text:style-name="P4"/>
      <text:p text:style-name="P3">Comment nous utilisons les données personnelles</text:p>
      <text:p text:style-name="P4"/>
      <text:p text:style-name="P4">Les données que nous recueillons lorsque l'utilisateur exécute certaines fonctions peuvent être utilisées aux fins suivantes :</text:p>
      <text:list xml:id="list4509901827245805354" text:style-name="L6">
        <text:list-item>
          <text:p text:style-name="P12">répondre à la personne via sa messagerie pour répondre à ces questions.</text:p>
        </text:list-item>
      </text:list>
      <text:p text:style-name="P3"/>
      <text:p text:style-name="P3"><text:soft-page-break/>Avec qui nous partageons les données personnelles</text:p>
      <text:p text:style-name="P3"/>
      <text:p text:style-name="P5">Employés</text:p>
      <text:p text:style-name="P4">Nous ne pouvons divulguer à tout membre de notre association les données utilisateur dont il a raisonnablement besoin pour réaliser les objectifs énoncés dans la présente politique.</text:p>
      <text:p text:style-name="P4"/>
      <text:p text:style-name="P5">Tierces parties</text:p>
      <text:p text:style-name="P4">Nous pouvons patarger les données utilisateur avec le tiers suivants :</text:p>
      <text:p text:style-name="P4"/>
      <text:list xml:id="list292567412480798877" text:style-name="L7">
        <text:list-item>
          <text:p text:style-name="P13">Président de l'Association</text:p>
        </text:list-item>
      </text:list>
      <text:p text:style-name="P4"/>
      <text:p text:style-name="P4">Nous pouvons partager les données utilisateur avec des tiers aux fins suivantes : </text:p>
      <text:p text:style-name="P4"/>
      <text:list xml:id="list5316612611545870229" text:style-name="L8">
        <text:list-item>
          <text:p text:style-name="P14">courriel</text:p>
        </text:list-item>
      </text:list>
      <text:p text:style-name="P4"/>
      <text:p text:style-name="P4">Les tiers ne seront pas en mesure d'accéder aux données des utilisateurs au-delà de ce qui est raisonnablement nécessaire pour atteindre l'objectif donné.</text:p>
      <text:p text:style-name="P4"/>
      <text:p text:style-name="P5">Autres divulgations</text:p>
      <text:p text:style-name="P4">Nous nous engageons à ne pas vendre ou partager vos données avec d'autres tiers, sauf dans les cas suivants ;</text:p>
      <text:p text:style-name="P4"/>
      <text:list xml:id="list6823382591414532876" text:style-name="L9">
        <text:list-item>
          <text:p text:style-name="P15">si la loi l'exige</text:p>
          <text:p text:style-name="P15"/>
        </text:list-item>
        <text:list-item>
          <text:p text:style-name="P15">si elle <text:s/>est requise pour toute procédure judiciaire</text:p>
          <text:p text:style-name="P15"/>
        </text:list-item>
        <text:list-item>
          <text:p text:style-name="P15">pour prouver ou protéger nos droits légaux</text:p>
        </text:list-item>
      </text:list>
      <text:p text:style-name="P4"/>
      <text:p text:style-name="P4">Si vous suivez des hyperliens de notre site vers un autre site, veuillez noter que nous ne sommes pas responsables et n'avons pas de contrôle sur leurs politiques et patiques de confidentialité.</text:p>
      <text:p text:style-name="P4"/>
      <text:p text:style-name="P4"/>
      <text:p text:style-name="P3">Combien de temps nous stockons les données personnelles</text:p>
      <text:p text:style-name="P4"/>
      <text:p text:style-name="P4">Nous ne conservons pas les données des utilisateurs au-delà de ce qui est nécessaire pour atteindre les fins pour lesquelles elles sont recueillies.</text:p>
      <text:p text:style-name="P4"/>
      <text:p text:style-name="P3">Comment nous protégeons vos données personnelles</text:p>
      <text:p text:style-name="P3"/>
      <text:p text:style-name="P4">logicielles de l'association protégé par mot de passe</text:p>
      <text:p text:style-name="P3"/>
      <text:p text:style-name="P4">Alors que nous prenons toutes les précations raisonnables pour nous assurer que nos données d'utilisateur sont sécurisées at que les utilisateurs sont protégés, il reste toujours du risque de préjudice. L'internet en sa totalité peut être, parfois, peu sûr et donc nous sommes incaables de garantir la sécurité des données de l'utilisateurs au-delà de ce qui est raisonnablement pratique.</text:p>
      <text:p text:style-name="P4"/>
      <text:p text:style-name="P3">Mineurs</text:p>
      <text:p text:style-name="P3"/>
      <text:p text:style-name="P4">Le RGPD précise que les personnes de moins de 15 ans sont considérées comme des mineurs aux fins de la collecte de données. Les mineurs doivent avoir le consentement d'un représentant légal pour que leurs données soient recueillies, traitées et utilisées.</text:p>
      <text:p text:style-name="P4"/>
      <text:p text:style-name="P3"/>
      <text:p text:style-name="P3"/>
      <text:p text:style-name="P3">Vos droits en tant qu'utilisateur</text:p>
      <text:p text:style-name="P3"/>
      <text:p text:style-name="P4">En vertu de RGPD, les utilisateurs ont les droits suivants en tant que personnes concernées :</text:p>
      <text:p text:style-name="P4"/>
      <text:list xml:id="list8125512714724508187" text:style-name="L10">
        <text:list-item>
          <text:p text:style-name="P16"><text:soft-page-break/>droit d'accès</text:p>
          <text:p text:style-name="P16"/>
        </text:list-item>
        <text:list-item>
          <text:p text:style-name="P16">droit de restification</text:p>
          <text:p text:style-name="P16"/>
        </text:list-item>
        <text:list-item>
          <text:p text:style-name="P16">droit à l'effacement</text:p>
          <text:p text:style-name="P16"/>
        </text:list-item>
        <text:list-item>
          <text:p text:style-name="P16">droit de restreindre le traitement</text:p>
          <text:p text:style-name="P16"/>
        </text:list-item>
        <text:list-item>
          <text:p text:style-name="P16">droit à la portabilité des données</text:p>
          <text:p text:style-name="P16"/>
        </text:list-item>
        <text:list-item>
          <text:p text:style-name="P16">droit d'objection</text:p>
        </text:list-item>
      </text:list>
      <text:p text:style-name="P4"/>
      <text:p text:style-name="P4">Vous trouverez de plus amples informations sur ces droits au chapitre 3 (art 12-23) du RGPD.</text:p>
      <text:p text:style-name="P4"/>
      <text:p text:style-name="P3">Comment modifier, supprimer ou contester les données recueillis</text:p>
      <text:p text:style-name="P3"/>
      <text:p text:style-name="P4">Si vous souhaitez que vos renseignements soient supprimés ou modifiés d'une façon ou d'une autre, veuillez communiquer avec notre agent de protection de la vie privée ici :</text:p>
      <text:p text:style-name="P4"/>
      <text:p text:style-name="P4">Monsieur COTON Dominique </text:p>
      <text:p text:style-name="P4">Trésorier de l'Association Nantaise Sport et Musculation</text:p>
      <text:p text:style-name="P4">Email : ansm_muscu44100@orange.fr</text:p>
      <text:p text:style-name="P4"/>
      <text:p text:style-name="P3">Modifications</text:p>
      <text:p text:style-name="P4"/>
      <text:p text:style-name="P4">Cette politique de confidentialité peut être modifiée à l'occasion afin de maintenir la conformité avec la loi et de tenir compte de tout changement à notre processus de collecte de données.</text:p>
      <text:p text:style-name="P4">Nous recommandons à nos utilisateurs de vérifier notre politique de temps à autre pour s'assurer qu'ils soient informés de toutesmise à jour. Au besoin, nous pouvons informer les utilisateurs par courriel des changements apportés à cette politique.</text:p>
      <text:p text:style-name="P4"/>
      <text:p text:style-name="P3">Contact</text:p>
      <text:p text:style-name="P3"/>
      <text:p text:style-name="P4">Si vous avez des questions à nous poser, n'hésitez pas à communiquer avec nous en utilisant ce qui suit :</text:p>
      <text:p text:style-name="P4"/>
      <text:p text:style-name="P4">Téléphone : 02-40-31-71-07</text:p>
      <text:p text:style-name="P4">Email : ansm_muscu44100@orange.fr</text:p>
      <text:p text:style-name="P4">Association Nantaise Sport et Musculation</text:p>
      <text:p text:style-name="P4">Gymnase GIGANT</text:p>
      <text:p text:style-name="P4">16 rue Lamoricière</text:p>
      <text:p text:style-name="P4">Place BEAUMANOIR</text:p>
      <text:p text:style-name="P4">44100 NANTES</text:p>
      <text:p text:style-name="P4"/>
      <text:p text:style-name="P4">Date d'entrée en vigueur : le 1er juin 2023</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499cm" fo:margin-bottom="0.499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Dominique COTON</meta:initial-creator>
    <meta:creation-date>2023-06-01T08:56:25.07</meta:creation-date>
    <dc:date>2023-06-01T12:54:48.55</dc:date>
    <dc:creator>Dominique COTON</dc:creator>
    <meta:editing-duration>PT1H41M44S</meta:editing-duration>
    <meta:editing-cycles>11</meta:editing-cycles>
    <meta:generator>OpenOffice/4.1.14$Win32 OpenOffice.org_project/4114m1$Build-9811</meta:generator>
    <meta:document-statistic meta:table-count="0" meta:image-count="0" meta:object-count="0" meta:page-count="4" meta:paragraph-count="94" meta:word-count="1311" meta:character-count="8640"/>
  </office:meta>
</office:document-meta>
</file>